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daaab6c648b5064dd3655ec6690b1f.jpg"/>
  <manifest:file-entry manifest:media-type="image/svg+xml" manifest:full-path="Pictures/f89eb423a3dc4b9f90dbe52fb4c2a38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urses:training:element-05:worksheets:lc-ws-04-1"/><text:bookmark-start text:name="__RefHeading___w03-1my_ilo_s_1"/><text:bookmark-start text:name="w03-1my_ilo_s"/>W03-1: My ILO's<text:bookmark-end text:name="__RefHeading___w03-1my_ilo_s_1"/><text:bookmark-end text:name="w03-1my_ilo_s"/></text:h>
      <text:p text:style-name="Text_20_body">Let’s focus on the Intended Learning Outcomes (ILOs) in your own teaching. Please use this worksheet to individually formulate the ILOs for a future course or for a course that you planned or implemented in the past. Please think of one course in particular while formulating your ILOs.</text:p>
      <text:p text:style-name="Text_20_body">a. What are topics that need to be addressed in this course?</text:p>
      <text:p text:style-name="Text_20_body">b. What levels of understanding need to be achieved for each topic? (e.g. recalling facts, being able to judge something etc.)</text:p>
      <text:p text:style-name="Text_20_body"><draw:frame draw:style-name="media" draw:name="0" text:anchor-type="as-char" draw:z-index="0" svg:width="10.5833333333cm" svg:height="5.1663630844cm"><draw:image xlink:href="Pictures/86daaab6c648b5064dd3655ec6690b1f.jpg" xlink:type="simple" xlink:show="embed" xlink:actuate="onLoad"/></draw:frame></text:p>
      <text:p text:style-name="Text_20_body"><text:a xlink:type="simple" xlink:href="https://www.oercommons.org/courses/bloom-s-taxonomy/view" text:style-name="Internet_20_link" text:visited-style-name="Visited_20_Internet_20_Link">Vanderbilt University Center for Teaching (2016)</text:a></text:p>
      <text:p text:style-name="Text_20_body">c. Formulate the intended learning outcomes for the selected topics and corresponding levels of understanding. You can use the verbs provided in the Bloom’s Taxonomy of Intended Learning Outcomes as a starting ponit (<text:a xlink:type="simple" xlink:href="https://www.oercommons.org/courses/bloom-s-taxonomy/view" text:style-name="Internet_20_link" text:visited-style-name="Visited_20_Internet_20_Link">Vanderbilt University Center for Teaching</text:a>, CC-BY-NC).</text:p>
      <text:p text:style-name="Text_20_body">d. Prioritize the ILOs formulated. What are the ILOs that every single student needs to achieve? What are ILOs that are too specific given the anticipated previous knowledge of a certain group of students? Etc.</text:p>
      <text:p text:style-name="Text_20_body">e. We assume that all co-teachers agree <draw:frame draw:style-name="media" draw:name="1" text:anchor-type="as-char" draw:z-index="1" svg:width="" svg:rel-width="100%" svg:height="0cm"><draw:image xlink:href="Pictures/f89eb423a3dc4b9f90dbe52fb4c2a387.svg" xlink:type="simple" xlink:show="embed" xlink:actuate="onLoad"/></draw:frame></text:p>
      <text:p text:style-name="Text_20_body">f. How would you like to tell your students about the ILOs? Are you prepared to discuss the ILOs with them?</text:p>
      <text:p text:style-name="Text_20_body">g. What Teaching and Learning Activities fit your ILOs/one of your ILOs? (only answer if you have finished no. 4 <draw:frame draw:style-name="media" draw:name="2" text:anchor-type="as-char" draw:z-index="2" svg:width="" svg:rel-width="100%" svg:height="0cm"><draw:image xlink:href="Pictures/f89eb423a3dc4b9f90dbe52fb4c2a387.svg" xlink:type="simple" xlink:show="embed" xlink:actuate="onLoad"/></draw:frame> !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5:worksheets:lc-ws-04-1</dc:title>
  </office:meta>
</office:document-meta>
</file>