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webp" manifest:full-path="Pictures/d1bb680d1dd19042f98d3ca12c24a883.webp"/>
  <manifest:file-entry manifest:media-type="image/svg+xml" manifest:full-path="Pictures/081257002eac9f6aa4aff511bf21d8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4:worksheets:lc-ws-03-2"/><text:bookmark-start text:name="__RefHeading___w03-2sandwich-feedback_1"/><text:bookmark-start text:name="w03-2sandwich-feedback"/>W03-2:“Sandwich-Feedback”<text:bookmark-end text:name="__RefHeading___w03-2sandwich-feedback_1"/><text:bookmark-end text:name="w03-2sandwich-feedback"/></text:h>
      <text:p text:style-name="Text_20_body">In this worksheet, we will examine the pros and cons of the very popular “Sandwich-Feedback-Strategy”. It is a simple and structured method for giving feedback:</text:p>
      <text:p text:style-name="Text_20_body"><draw:frame draw:style-name="mediacenter" draw:name=" Sandwich-Feedback Legend" text:anchor-type="paragraph" draw:z-index="0" svg:width="16.9333333333cm"><draw:text-box><text:p text:style-name="legendcenter"><draw:frame draw:style-name="mediacenter" draw:name=" Sandwich-Feedback" text:anchor-type="paragraph" draw:z-index="0" svg:width="16.9333333333cm" svg:height="20.6375cm"><draw:image xlink:href="Pictures/d1bb680d1dd19042f98d3ca12c24a883.webp" xlink:type="simple" xlink:show="embed" xlink:actuate="onLoad"/></draw:frame> Sandwich-Feedback</text:p></draw:text-box></draw:frame>
Musings of an Adult Nurse Educator, CC BY NC SA 4.0 International License, <text:a xlink:type="simple" xlink:href="https://musingsofanadultnurseeducator.wordpress.com/2017/03/06/constructive-criticism-sandwich/" text:style-name="Internet_20_link" text:visited-style-name="Visited_20_Internet_20_Link">https://musingsofanadultnurseeducator.wordpress.com/2017/03/06/constructive-criticism-sandwich/</text:a></text:p>
      <text:h text:style-name="Heading_20_2" text:outline-level="2"><text:bookmark-start text:name="__RefHeading___learning_log_assignments_2"/><text:bookmark-start text:name="learning_log_assignments"/>Learning log assignments<text:bookmark-end text:name="__RefHeading___learning_log_assignments_2"/><text:bookmark-end text:name="learning_log_assignments"/></text:h>
      <text:p text:style-name="Text_20_body"><draw:frame draw:style-name="media" draw:name="1" text:anchor-type="as-char" draw:z-index="1" svg:width="" svg:rel-width="100%" svg:height="0cm"><draw:image xlink:href="Pictures/081257002eac9f6aa4aff511bf21d8b4.svg" xlink:type="simple" xlink:show="embed" xlink:actuate="onLoad"/></draw:frame> Find up to three learning partners with whom you will work together.</text:p>
      <text:p text:style-name="Text_20_body"><draw:frame draw:style-name="media" draw:name="2" text:anchor-type="as-char" draw:z-index="2" svg:width="" svg:rel-width="100%" svg:height="0cm"><draw:image xlink:href="Pictures/081257002eac9f6aa4aff511bf21d8b4.svg" xlink:type="simple" xlink:show="embed" xlink:actuate="onLoad"/></draw:frame> Do an internet research on “sandwich feedback strategy” and collect pros and cons on this strategy. (20 minutes)</text:p>
      <text:p text:style-name="Text_20_body"><draw:frame draw:style-name="media" draw:name="3" text:anchor-type="as-char" draw:z-index="3" svg:width="" svg:rel-width="100%" svg:height="0cm"><draw:image xlink:href="Pictures/081257002eac9f6aa4aff511bf21d8b4.svg" xlink:type="simple" xlink:show="embed" xlink:actuate="onLoad"/></draw:frame> Save your results using <text:a xlink:type="simple" xlink:href="https://docs.google.com/document/d/1v4hHHnoj9_I1Ruqp-8-w0auOfG3vHfPEu0eAUDemJ7U/edit?usp=sharing" text:style-name="Internet_20_link" text:visited-style-name="Visited_20_Internet_20_Link"> this worksheet</text:a>. (10 minute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4:worksheets:lc-ws-03-2</dc:title>
  </office:meta>
</office:document-meta>
</file>